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22000000917FE417B1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ptos" svg:font-family="Aptos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le1" style:family="table">
      <style:table-properties style:width="6.3785in" fo:margin-top="0in" fo:margin-bottom="0in" table:align="center" style:writing-mode="page"/>
    </style:style>
    <style:style style:name="Table1.A" style:family="table-column">
      <style:table-column-properties style:column-width="1.4563in"/>
    </style:style>
    <style:style style:name="Table1.B" style:family="table-column">
      <style:table-column-properties style:column-width="4.9222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background-color="#f1f6f8" fo:padding-left="0.1111in" fo:padding-right="0.1111in" fo:padding-top="0.0903in" fo:padding-bottom="0.0903in" fo:border="none">
        <style:background-image/>
      </style:table-cell-properties>
    </style:style>
    <style:style style:name="P1" style:family="paragraph" style:parent-style-name="Heading_20_3">
      <style:paragraph-properties fo:text-align="center" style:justify-single-word="false" loext:paragraph-composer="false"/>
    </style:style>
    <style:style style:name="P2" style:family="paragraph" style:parent-style-name="Title">
      <style:paragraph-properties fo:text-align="center" style:justify-single-word="false" loext:paragraph-composer="false"/>
    </style:style>
    <style:style style:name="P3" style:family="paragraph" style:parent-style-name="Subtitle">
      <style:paragraph-properties fo:text-align="center" style:justify-single-word="false" loext:paragraph-composer="false"/>
    </style:style>
    <style:style style:name="P4" style:family="paragraph" style:parent-style-name="Standard">
      <style:paragraph-properties fo:margin-top="0in" fo:margin-bottom="0in" style:contextual-spacing="false" fo:text-align="start" style:justify-single-word="false" loext:paragraph-composer="false"/>
    </style:style>
    <style:style style:name="P5" style:family="paragraph" style:parent-style-name="Standard">
      <style:paragraph-properties fo:margin-top="0in" fo:margin-bottom="0in" style:contextual-spacing="false"/>
    </style:style>
    <style:style style:name="P6" style:family="paragraph" style:parent-style-name="Standard">
      <style:paragraph-properties fo:margin-left="0.3154in" fo:margin-top="0in" fo:margin-bottom="0.0972in" style:contextual-spacing="false" fo:text-indent="-0.3154in" style:auto-text-indent="false"/>
    </style:style>
    <style:style style:name="P7" style:family="paragraph" style:parent-style-name="Standard">
      <style:paragraph-properties fo:margin-top="0.111in" fo:margin-bottom="0.0417in" style:contextual-spacing="false"/>
    </style:style>
    <style:style style:name="T1" style:family="text">
      <style:text-properties fo:color="#16a5c8" loext:opacity="100%" style:font-name="Aptos" fo:font-size="9pt" fo:font-style="normal" fo:font-weight="bold" style:font-size-asian="9pt" style:font-style-asian="normal" style:font-weight-asian="bold"/>
    </style:style>
    <style:style style:name="T2" style:family="text">
      <style:text-properties fo:color="#263b59" loext:opacity="100%" style:font-name="Aptos" fo:font-size="9.5pt" fo:font-style="normal" fo:font-weight="normal" style:font-size-asian="9.5pt" style:font-style-asian="normal" style:font-weight-asian="normal"/>
    </style:style>
    <style:style style:name="T3" style:family="text">
      <style:text-properties fo:color="#16a5c8" loext:opacity="100%" style:font-name="Aptos" fo:font-size="10pt" fo:font-style="normal" fo:font-weight="bold" style:font-size-asian="10pt" style:font-style-asian="normal" style:font-weight-asian="bold"/>
    </style:style>
    <style:style style:name="T4" style:family="text">
      <style:text-properties fo:color="#263238" loext:opacity="100%" style:font-name="Aptos" fo:font-size="10pt" fo:font-style="normal" fo:font-weight="normal" style:font-size-asian="10pt" style:font-style-asian="normal" style:font-weight-asian="normal"/>
    </style:style>
    <style:style style:name="T5" style:family="text">
      <style:text-properties fo:color="#60717b" loext:opacity="100%" style:font-name="Aptos" fo:font-size="8pt" fo:font-style="italic" fo:font-weight="normal" style:font-size-asian="8pt" style:font-style-asian="italic" style:font-weight-asian="normal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3">NAHIA · DOCUMENTO INSTITUCIONAL</text:h>
      <text:p text:style-name="P2">Fines y actividades de la Asociación</text:p>
      <text:p text:style-name="P3">Presentación institucional para publicación web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4"><text:span text:style-name="T1">PROPÓSITO</text:span></text:p>
          </table:table-cell>
          <table:table-cell table:style-name="Table1.A1" office:value-type="string">
            <text:p text:style-name="P4"><text:span text:style-name="T2">Este documento presenta de forma clara los fines de Nahia y las principales actividades previstas para su cumplimiento, respetando el contenido del documento institucional de origen.</text:span></text:p>
          </table:table-cell>
        </table:table-row>
      </table:table>
      <text:p text:style-name="P5"/>
      <text:h text:style-name="Heading_20_1" text:outline-level="1">1. Fines institucionales</text:h>
      <text:p text:style-name="P6"><text:span text:style-name="T3">01 <text:s/>Inclusión social. </text:span><text:span text:style-name="T4">Promover acciones dirigidas a colectivos en situación de desventaja o riesgo de exclusión, especialmente menores, adolescentes, jóvenes, personas con discapacidad, mujeres, personas mayores y personas migrantes.</text:span></text:p>
      <text:p text:style-name="P6"><text:span text:style-name="T3">02 <text:s/>Intervención socioeducativa. </text:span><text:span text:style-name="T4">Impulsar proyectos con niñas, niños, adolescentes y jóvenes en situación de riesgo de exclusión social, favoreciendo su calidad de vida, integración social, educación para la salud y acceso al empleo juvenil.</text:span></text:p>
      <text:p text:style-name="P6"><text:span text:style-name="T3">03 <text:s/>Voluntariado. </text:span><text:span text:style-name="T4">Promover la participación y el compromiso del voluntariado.</text:span></text:p>
      <text:p text:style-name="P6"><text:span text:style-name="T3">04 <text:s/>Formación e inserción laboral. </text:span><text:span text:style-name="T4">Favorecer la formación y la inserción laboral de personas en situación de desventaja social o en riesgo de padecerla.</text:span></text:p>
      <text:p text:style-name="P6"><text:span text:style-name="T3">05 <text:s/>Desarrollo comunitario. </text:span><text:span text:style-name="T4">Fomentar iniciativas culturales, de educación medioambiental y de deporte educativo.</text:span></text:p>
      <text:p text:style-name="P6"><text:span text:style-name="T3">06 <text:s/>Recursos de bienestar social. </text:span><text:span text:style-name="T4">Promover la creación de recursos específicos que contribuyan a responder a necesidades de bienestar social.</text:span></text:p>
      <text:h text:style-name="Heading_20_1" text:outline-level="1">2. Actividades para el cumplimiento de los fines</text:h>
      <text:p text:style-name="P6"><text:span text:style-name="T3">01 <text:s/>Itinerarios de inclusión. </text:span><text:span text:style-name="T4">Desarrollar acciones de inserción social y laboral para colectivos con dificultades de integración, mediante el estudio y acompañamiento de itinerarios adaptados.</text:span></text:p>
      <text:p text:style-name="P6"><text:span text:style-name="T3">02 <text:s/>Información y sensibilización. </text:span><text:span text:style-name="T4">Organizar actos públicos o privados que permitan dar a conocer la Asociación y sus objetivos.</text:span></text:p>
      <text:p text:style-name="P6"><text:span text:style-name="T3">03 <text:s/>Comunicación social. </text:span><text:span text:style-name="T4">Colaborar con medios de comunicación audiovisuales, escritos o digitales para difundir los objetivos institucionales.</text:span></text:p>
      <text:p text:style-name="P6"><text:span text:style-name="T3">04 <text:s/>Captación de apoyos. </text:span><text:span text:style-name="T4">Solicitar y buscar ayudas de carácter alimentario, económico, técnico o de otra naturaleza necesarias para el cumplimiento de los fines.</text:span></text:p>
      <text:p text:style-name="P6"><text:span text:style-name="T3">05 <text:s/>Cooperación institucional. </text:span><text:span text:style-name="T4">Prestar y recabar colaboración con entidades e instituciones públicas y privadas que persigan fines similares.</text:span></text:p>
      <text:p text:style-name="P6"><text:soft-page-break/><text:span text:style-name="T3">06 <text:s/>Planes y programas. </text:span><text:span text:style-name="T4">Contribuir a la coordinación y ejecución de planes y programas de beneficio y desarrollo social, por iniciativa propia o en colaboración con organizaciones sociales, administraciones públicas u otras entidades.</text:span></text:p>
      <text:p text:style-name="P6"><text:span text:style-name="T3">07 <text:s/>Voluntariado social. </text:span><text:span text:style-name="T4">Promover iniciativas de voluntariado social vinculadas con los fines de la Asociación.</text:span></text:p>
      <text:p text:style-name="P6"><text:span text:style-name="T3">08 <text:s/>Formación para el desarrollo personal. </text:span><text:span text:style-name="T4">Ofrecer actividades formativas que favorezcan el desarrollo personal y social.</text:span></text:p>
      <text:p text:style-name="P6"><text:span text:style-name="T3">09 <text:s/>Relaciones institucionales. </text:span><text:span text:style-name="T4">Mantener la interlocución con administraciones públicas y entidades privadas en materias relacionadas con los fines de la Asociación.</text:span></text:p>
      <text:p text:style-name="P6"><text:span text:style-name="T3">10 <text:s/>Otras actuaciones de inclusión. </text:span><text:span text:style-name="T4">Desarrollar cualquier otra acción coherente con los fines estatutarios y orientada a la integración de colectivos en exclusión social o en riesgo de padecerla.</text:span></text:p>
      <text:p text:style-name="P7"><text:span text:style-name="T5">Fuente: documento «funciones que desarrolla la asociación» facilitado por Asociación Asistencial Nahia. Se ha mejorado la redacción sin ampliar los fines ni las actividades declaradas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ptos" svg:font-family="Aptos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loext:font-optical-sizing="auto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loext:font-optical-sizing="auto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0835in" style:contextual-spacing="false" fo:line-height="115%" fo:text-align="start" style:justify-single-word="false" fo:orphans="2" fo:widows="2" style:writing-mode="lr-tb" loext:paragraph-composer="false"/>
      <style:text-properties fo:color="#263238" loext:opacity="100%" style:font-name="Aptos" fo:font-family="Aptos" style:font-family-generic="roman" style:font-pitch="variable" fo:font-size="10.5pt" style:font-size-asian="10.5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" style:font-family-asian="'Noto Sans'" style:font-family-generic-asian="system" style:font-pitch-asian="variable" style:font-size-asian="14pt" style:font-name-complex="Noto Sans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0835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222in" fo:margin-bottom="0.111in" style:contextual-spacing="false" fo:keep-together="always" fo:keep-with-next="always"/>
      <style:text-properties fo:color="#263b59" loext:opacity="100%" style:font-name="Calibri" fo:font-family="Calibri" style:font-family-generic="roman" style:font-pitch="variable" fo:font-size="17pt" fo:font-weight="bold" style:font-name-asian="ＭＳ ゴシック" style:font-family-asian="'ＭＳ ゴシック'" style:font-family-generic-asian="system" style:font-pitch-asian="variable" style:font-size-asian="17pt" style:font-weight-asian="bold" style:font-name-complex="F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528in" fo:margin-bottom="0.0693in" style:contextual-spacing="false" fo:keep-together="always" fo:keep-with-next="always"/>
      <style:text-properties fo:color="#16a5c8" loext:opacity="100%" style:font-name="Calibri" fo:font-family="Calibri" style:font-family-generic="roman" style:font-pitch="variable" fo:font-size="12pt" fo:font-weight="bold" style:font-name-asian="ＭＳ ゴシック" style:font-family-asian="'ＭＳ ゴシック'" style:font-family-generic-asian="system" style:font-pitch-asian="variable" style:font-size-asian="12pt" style:font-weight-asian="bold" style:font-name-complex="F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11in" fo:margin-bottom="0.0555in" style:contextual-spacing="false" fo:keep-together="always" fo:keep-with-next="always"/>
      <style:text-properties fo:color="#263b59" loext:opacity="100%" style:font-name="Calibri" fo:font-family="Calibri" style:font-family-generic="roman" style:font-pitch="variable" fo:font-size="10.5pt" fo:font-weight="bold" style:font-name-asian="ＭＳ ゴシック" style:font-family-asian="'ＭＳ ゴシック'" style:font-family-generic-asian="system" style:font-pitch-asian="variable" style:font-size-asian="10.5pt" style:font-weight-asian="bold" style:font-name-complex="F" style:font-family-generic-complex="system" style:font-pitch-complex="variable" style:font-weight-complex="bold"/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 loext:paragraph-composer="false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0693in" style:contextual-spacing="true" fo:line-height="100%" fo:padding-left="0in" fo:padding-right="0in" fo:padding-top="0in" fo:padding-bottom="0.0555in" fo:border-left="none" fo:border-right="none" fo:border-top="none" fo:border-bottom="0.99pt solid #4f81bd" fo:keep-with-next="always"/>
      <style:text-properties fo:color="#263b59" loext:opacity="100%" style:font-name="Calibri" fo:font-family="Calibri" style:font-family-generic="roman" style:font-pitch="variable" fo:font-size="25pt" fo:letter-spacing="0.0035in" fo:font-weight="bold" style:letter-kerning="true" style:font-name-asian="ＭＳ ゴシック" style:font-family-asian="'ＭＳ ゴシック'" style:font-family-generic-asian="system" style:font-pitch-asian="variable" style:font-size-asian="25pt" style:font-weight-asian="bold" style:font-name-complex="F" style:font-family-generic-complex="system" style:font-pitch-complex="variable" style:font-size-complex="26pt"/>
    </style:style>
    <style:style style:name="Subtitle" style:family="paragraph" style:parent-style-name="Standard" style:next-style-name="Standard" loext:linked-style-name="Subtitle_20_Char" style:class="chapter">
      <style:paragraph-properties fo:margin-top="0in" fo:margin-bottom="0.25in" style:contextual-spacing="false" fo:keep-with-next="always"/>
      <style:text-properties fo:color="#60717b" loext:opacity="100%" style:font-name="Calibri" fo:font-family="Calibri" style:font-family-generic="roman" style:font-pitch="variable" fo:font-size="11pt" fo:letter-spacing="0.0102in" fo:font-style="italic" fo:font-weight="normal" style:font-name-asian="ＭＳ ゴシック" style:font-family-asian="'ＭＳ ゴシック'" style:font-family-generic-asian="system" style:font-pitch-asian="variable" style:font-size-asian="11pt" style:font-style-asian="italic" style:font-weight-asian="normal" style:font-name-complex="F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0.5in" fo:margin-top="0in" fo:margin-bottom="0.0835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0835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0835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0835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0835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0835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0835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0835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0835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 loext:paragraph-composer="false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>
      <style:text-properties style:font-name="Cambria" fo:font-family="Cambria" style:font-family-generic="roman" style:font-pitch="variable" style:font-charset="x-symbol"/>
    </style:style>
    <style:style style:name="ListLabel_20_2" style:display-name="ListLabel 2" style:family="text">
      <style:text-properties style:font-name="Cambria" fo:font-family="Cambria" style:font-family-generic="roman" style:font-pitch="variable" style:font-charset="x-symbol"/>
    </style:style>
    <style:style style:name="ListLabel_20_3" style:display-name="ListLabel 3" style:family="text">
      <style:text-properties style:font-name="Cambria" fo:font-family="Cambria" style:font-family-generic="roman" style:font-pitch="variable" style:font-charset="x-symbol"/>
    </style:style>
    <style:style style:name="ListLabel_20_4" style:display-name="ListLabel 4" style:family="text">
      <style:text-properties style:font-name="Cambria" fo:font-family="Cambria" style:font-family-generic="roman" style:font-pitch="variable" style:font-charset="x-symbol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Table2" style:family="table">
      <style:table-properties style:width="6.6931in" fo:margin-left="0in" fo:margin-top="0in" fo:margin-bottom="0in" table:align="left" style:writing-mode="page"/>
    </style:style>
    <style:style style:name="Table2.A" style:family="table-column">
      <style:table-column-properties style:column-width="2.1646in"/>
    </style:style>
    <style:style style:name="Table2.B" style:family="table-column">
      <style:table-column-properties style:column-width="4.5285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="0in" fo:border="none"/>
    </style:style>
    <style:style style:name="Table2.B1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top="0in" fo:margin-bottom="0in" style:contextual-spacing="false"/>
    </style:style>
    <style:style style:name="MP2" style:family="paragraph" style:parent-style-name="Standard">
      <style:paragraph-properties fo:margin-top="0in" fo:margin-bottom="0in" style:contextual-spacing="false" fo:text-align="end" style:justify-single-word="false" loext:paragraph-composer="false"/>
    </style:style>
    <style:style style:name="MP3" style:family="paragraph" style:parent-style-name="Footer">
      <style:paragraph-properties fo:text-align="end" style:justify-single-word="false" loext:paragraph-composer="false"/>
    </style:style>
    <style:style style:name="MT1" style:family="text">
      <style:text-properties fo:color="#263b59" loext:opacity="100%" style:font-name="Aptos" fo:font-size="8pt" fo:font-style="normal" fo:font-weight="bold" style:font-size-asian="8pt" style:font-style-asian="normal" style:font-weight-asian="bold"/>
    </style:style>
    <style:style style:name="MT2" style:family="text">
      <style:text-properties fo:color="#60717b" loext:opacity="100%" style:font-name="Aptos" fo:font-size="8pt" fo:font-style="normal" fo:font-weight="normal" style:font-size-asian="8pt" style:font-style-asian="normal" style:font-weight-asian="normal"/>
    </style:style>
    <style:style style:name="M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8.2681in" fo:page-height="11.6929in" style:num-format="1" style:print-orientation="portrait" fo:margin-top="0.2756in" fo:margin-bottom="0.3154in" fo:margin-left="0.7874in" fo:margin-right="0.7874in" style:writing-mode="lr-tb" style:layout-grid-color="#c0c0c0" style:layout-grid-lines="40" style:layout-grid-base-height="0.25in" style:layout-grid-ruby-height="0in" style:layout-grid-mode="none" style:layout-grid-ruby-below="false" style:layout-grid-print="false" style:layout-grid-display="fals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902in" fo:margin-left="0in" fo:margin-right="0in" fo:margin-bottom="0.5516in" style:dynamic-spacing="true"/>
      </style:header-style>
      <style:footer-style>
        <style:header-footer-properties fo:min-height="0.3929in" fo:margin-left="0in" fo:margin-right="0in" fo:margin-top="0.3535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  <table:table table:name="Table2" table:style-name="Table2">
          <table:table-column table:style-name="Table2.A"/>
          <table:table-column table:style-name="Table2.B"/>
          <table:table-row table:style-name="Table2.1">
            <table:table-cell table:style-name="Table2.A1" office:value-type="string">
              <text:p text:style-name="MP1"><draw:frame draw:style-name="Mfr1" draw:name="Picture 1" text:anchor-type="as-char" svg:width="1.4957in" svg:height="0.3972in" draw:z-index="1"><draw:image xlink:href="Pictures/1000000000000222000000917FE417B1.png" xlink:type="simple" xlink:show="embed" xlink:actuate="onLoad" draw:mime-type="image/png"/></draw:frame></text:p>
            </table:table-cell>
            <table:table-cell table:style-name="Table2.B1" office:value-type="string">
              <text:p text:style-name="MP2"><text:span text:style-name="MT1">ASOCIACIÓN ASISTENCIAL NAHIA</text:span></text:p>
            </table:table-cell>
          </table:table-row>
        </table:table>
      </style:header>
      <style:footer>
        <text:p text:style-name="MP3"><text:span text:style-name="MT2">NIF G76665611 <text:s/>· <text:s/>www.asociacionnahia.org <text:s/>· <text:s/></text:span><text:page-number text:select-page="current">2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Dev/26.8.0.0.alpha0$Linux_X86_64 LibreOffice_project/2c87e51eeaa2b413ff4ae097b2705eea1995d8e5</meta:generator>
    <meta:document-statistic meta:table-count="2" meta:image-count="1" meta:object-count="0" meta:page-count="2" meta:paragraph-count="27" meta:word-count="434" meta:character-count="3182" meta:non-whitespace-character-count="2754"/>
    <meta:user-defined meta:name="AppVersion">14.0000</meta:user-defined>
    <meta:template xlink:type="simple" xlink:actuate="onRequest" xlink:title="Normal.dotm" xlink:href=""/>
  </office:meta>
</office:document-meta>
</file>