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22000000917FE417B1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6.3785in" fo:margin-top="0in" fo:margin-bottom="0in" table:align="center" style:writing-mode="page"/>
    </style:style>
    <style:style style:name="Table1.A" style:family="table-column">
      <style:table-column-properties style:column-width="1.4563in"/>
    </style:style>
    <style:style style:name="Table1.B" style:family="table-column">
      <style:table-column-properties style:column-width="4.9222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background-color="#f1f6f8" fo:padding-left="0.1111in" fo:padding-right="0.1111in" fo:padding-top="0.0903in" fo:padding-bottom="0.0903in" fo:border="none">
        <style:background-image/>
      </style:table-cell-properties>
    </style:style>
    <style:style style:name="P1" style:family="paragraph" style:parent-style-name="Heading_20_3">
      <style:paragraph-properties fo:text-align="center" style:justify-single-word="false" loext:paragraph-composer="false"/>
    </style:style>
    <style:style style:name="P2" style:family="paragraph" style:parent-style-name="Title">
      <style:paragraph-properties fo:text-align="center" style:justify-single-word="false" loext:paragraph-composer="false"/>
    </style:style>
    <style:style style:name="P3" style:family="paragraph" style:parent-style-name="Subtitle">
      <style:paragraph-properties fo:text-align="center" style:justify-single-word="false" loext:paragraph-composer="false"/>
    </style:style>
    <style:style style:name="P4" style:family="paragraph" style:parent-style-name="Standard">
      <style:paragraph-properties fo:margin-top="0in" fo:margin-bottom="0in" style:contextual-spacing="false" fo:text-align="start" style:justify-single-word="false" loext:paragraph-composer="false"/>
    </style:style>
    <style:style style:name="P5" style:family="paragraph" style:parent-style-name="Standard">
      <style:paragraph-properties fo:margin-top="0in" fo:margin-bottom="0in" style:contextual-spacing="false"/>
    </style:style>
    <style:style style:name="P6" style:family="paragraph" style:parent-style-name="Standard">
      <style:paragraph-properties fo:margin-left="0.3154in" fo:margin-top="0in" fo:margin-bottom="0.0972in" style:contextual-spacing="false" fo:text-indent="-0.3154in" style:auto-text-indent="false"/>
    </style:style>
    <style:style style:name="P7" style:family="paragraph" style:parent-style-name="Heading_20_1">
      <style:paragraph-properties fo:margin-top="0in" fo:margin-bottom="0.111in" style:contextual-spacing="false" fo:break-before="page"/>
    </style:style>
    <style:style style:name="T1" style:family="text">
      <style:text-properties fo:color="#16a5c8" loext:opacity="100%" style:font-name="Aptos" fo:font-size="9pt" fo:font-style="normal" fo:font-weight="bold" style:font-size-asian="9pt" style:font-style-asian="normal" style:font-weight-asian="bold"/>
    </style:style>
    <style:style style:name="T2" style:family="text">
      <style:text-properties fo:color="#263b59" loext:opacity="100%" style:font-name="Aptos" fo:font-size="9.5pt" fo:font-style="normal" fo:font-weight="normal" style:font-size-asian="9.5pt" style:font-style-asian="normal" style:font-weight-asian="normal"/>
    </style:style>
    <style:style style:name="T3" style:family="text">
      <style:text-properties fo:color="#16a5c8" loext:opacity="100%" style:font-name="Aptos" fo:font-size="10pt" fo:font-style="normal" fo:font-weight="bold" style:font-size-asian="10pt" style:font-style-asian="normal" style:font-weight-asian="bold"/>
    </style:style>
    <style:style style:name="T4" style:family="text">
      <style:text-properties fo:color="#263238" loext:opacity="100%" style:font-name="Aptos" fo:font-size="10pt" fo:font-style="normal" fo:font-weight="normal" style:font-size-asian="10pt" style:font-style-asian="normal" style:font-weight-asian="normal"/>
    </style:style>
    <style:style style:name="fr1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NAHIA · DOCUMENTO INSTITUCIONAL</text:h>
      <text:p text:style-name="P2">Protocolo y reglamento interno de funcionamiento</text:p>
      <text:p text:style-name="P3">Edición institucional para publicación web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4"><text:span text:style-name="T1">BASE DOCUMENTAL</text:span></text:p>
          </table:table-cell>
          <table:table-cell table:style-name="Table1.A1" office:value-type="string">
            <text:p text:style-name="P4"><text:span text:style-name="T2">Texto reorganizado y corregido a partir del documento interno fechado en San Cristóbal de La Laguna el 4 de agosto de 2024. La mejora es editorial y no incorpora fines, actividades u obligaciones ajenas al original.</text:span></text:p>
          </table:table-cell>
        </table:table-row>
      </table:table>
      <text:p text:style-name="P5"/>
      <text:h text:style-name="Heading_20_1" text:outline-level="1">1. Finalidad</text:h>
      <text:p text:style-name="Standard">El presente documento establece criterios básicos de planificación, coordinación, comunicación y uso responsable de los recursos de la Asociación Asistencial Nahia, con el fin de favorecer un funcionamiento ordenado, coherente y orientado a la calidad.</text:p>
      <text:h text:style-name="Heading_20_1" text:outline-level="1">2. Fines de la Asociación</text:h>
      <text:p text:style-name="P6"><text:span text:style-name="T3">01 <text:s/>. </text:span><text:span text:style-name="T4">Promover la inclusión social de colectivos en situación de desventaja o riesgo de exclusión.</text:span></text:p>
      <text:p text:style-name="P6"><text:span text:style-name="T3">02 <text:s/>. </text:span><text:span text:style-name="T4">Impulsar proyectos de intervención socioeducativa con infancia, adolescencia y juventud.</text:span></text:p>
      <text:p text:style-name="P6"><text:span text:style-name="T3">03 <text:s/>. </text:span><text:span text:style-name="T4">Promover el voluntariado.</text:span></text:p>
      <text:p text:style-name="P6"><text:span text:style-name="T3">04 <text:s/>. </text:span><text:span text:style-name="T4">Favorecer la formación y la inserción laboral.</text:span></text:p>
      <text:p text:style-name="P6"><text:span text:style-name="T3">05 <text:s/>. </text:span><text:span text:style-name="T4">Fomentar iniciativas culturales, medioambientales y de deporte educativo.</text:span></text:p>
      <text:p text:style-name="P6"><text:span text:style-name="T3">06 <text:s/>. </text:span><text:span text:style-name="T4">Promover recursos específicos vinculados con el bienestar social.</text:span></text:p>
      <text:h text:style-name="Heading_20_1" text:outline-level="1">3. Actividades para el cumplimiento de los fines</text:h>
      <text:p text:style-name="P6"><text:span text:style-name="T3">01 <text:s/>. </text:span><text:span text:style-name="T4">Acciones e itinerarios de inserción social y laboral.</text:span></text:p>
      <text:p text:style-name="P6"><text:span text:style-name="T3">02 <text:s/>. </text:span><text:span text:style-name="T4">Actos públicos o privados de información y difusión institucional.</text:span></text:p>
      <text:p text:style-name="P6"><text:span text:style-name="T3">03 <text:s/>. </text:span><text:span text:style-name="T4">Colaboración con medios de comunicación.</text:span></text:p>
      <text:p text:style-name="P6"><text:span text:style-name="T3">04 <text:s/>. </text:span><text:span text:style-name="T4">Búsqueda de apoyos alimentarios, económicos, técnicos o de otra naturaleza.</text:span></text:p>
      <text:p text:style-name="P6"><text:span text:style-name="T3">05 <text:s/>. </text:span><text:span text:style-name="T4">Colaboración con entidades e instituciones públicas y privadas.</text:span></text:p>
      <text:p text:style-name="P6"><text:span text:style-name="T3">06 <text:s/>. </text:span><text:span text:style-name="T4">Coordinación y ejecución de planes y programas de desarrollo social.</text:span></text:p>
      <text:p text:style-name="P6"><text:span text:style-name="T3">07 <text:s/>. </text:span><text:span text:style-name="T4">Promoción del voluntariado social y de actividades formativas.</text:span></text:p>
      <text:p text:style-name="P6"><text:span text:style-name="T3">08 <text:s/>. </text:span><text:span text:style-name="T4">Relación con administraciones públicas y entidades privadas.</text:span></text:p>
      <text:p text:style-name="P6"><text:span text:style-name="T3">09 <text:s/>. </text:span><text:span text:style-name="T4">Otras actuaciones coherentes con los fines estatutarios.</text:span></text:p>
      <text:p text:style-name="Standard"/>
      <text:h text:style-name="P7" text:outline-level="1">4. Normas internas de funcionamiento</text:h>
      <text:p text:style-name="P6"><text:span text:style-name="T3">01 <text:s/>Planificación y calidad. </text:span><text:span text:style-name="T4">Las actuaciones se planificarán de acuerdo con los procesos de calidad que acuerde la Asociación, incluyendo la formulación de proyectos, su implementación y su difusión.</text:span></text:p>
      <text:p text:style-name="P6"><text:span text:style-name="T3">02 <text:s/>Comunicación interna. </text:span><text:span text:style-name="T4">Las personas que forman parte de la Asociación mantendrán una comunicación adecuada, respetuosa y suficiente para el correcto desarrollo de las actividades.</text:span></text:p>
      <text:p text:style-name="P6"><text:span text:style-name="T3">03 <text:s/>Confidencialidad y documentación. </text:span><text:span text:style-name="T4">La información se manejará mediante los conductos establecidos. La documentación permanecerá en archivos o sistemas autorizados y solo será accesible para las personas que deban conocerla y gestionarla.</text:span></text:p>
      <text:p text:style-name="P6"><text:span text:style-name="T3">04 <text:s/>Representación y comunicación externa. </text:span><text:span text:style-name="T4">La comunicación con responsables de proyectos, gestoría, ayuntamientos, cabildos, Gobierno de Canarias u otras instituciones se realizará por la vía administrativa acordada, evitando duplicidades, contradicciones o actuaciones no coordinadas en nombre de la Asociación.</text:span></text:p>
      <text:p text:style-name="P6"><text:span text:style-name="T3">05 <text:s/>Formación. </text:span><text:span text:style-name="T4">Los cursos, seminarios, jornadas y otras acciones formativas deberán contribuir a los fines y proyectos de la Asociación y serán comunicados previamente a la coordinación.</text:span></text:p>
      <text:p text:style-name="P6"><text:span text:style-name="T3">06 <text:s/>Uso responsable de recursos. </text:span><text:span text:style-name="T4">Los ordenadores, teléfonos, material de oficina y demás medios se utilizarán de forma responsable y sostenible. Cuando sea posible, se asignará un espacio y equipamiento de trabajo, cuya adecuada utilización corresponderá a la persona usuaria.</text:span></text:p>
      <text:p text:style-name="P6"><text:span text:style-name="T3">07 <text:s/>Elaboración y presentación de proyectos. </text:span><text:span text:style-name="T4">Una vez publicada una convocatoria, los proyectos que se pretendan presentar serán trasladados a la Junta Directiva mediante un resumen ejecutivo.</text:span></text:p>
      <text:p text:style-name="P6"><text:span text:style-name="T3">08 <text:s/>Evaluación permanente. </text:span><text:span text:style-name="T4">La Asociación promoverá la evaluación interna y continua de los proyectos, los procesos de gestión y la comunicación interna y externa.</text:span></text:p>
      <text:p text:style-name="P6"><text:span text:style-name="T3">09 <text:s/>Memoria de actividades. </text:span><text:span text:style-name="T4">Cada proyecto contará con una memoria de actividades que incluya la información necesaria para su seguimiento y evaluación.</text:span></text:p>
      <text:p text:style-name="P6"><text:span text:style-name="T3">10 <text:s/>Cooperación y alianzas. </text:span><text:span text:style-name="T4">La cooperación interna y externa se desarrollará mediante alianzas estratégicas. Cuando se colabore con otras asociaciones o entidades, se formalizarán convenios que definan compromisos y condiciones.</text:span></text:p>
      <text:p text:style-name="P6"><text:span text:style-name="T3">11 <text:s/>Divulgación. </text:span><text:span text:style-name="T4">La Asociación informará periódicamente sobre sus actividades y proyectos a través de la página web, las redes sociales y, cuando sea posible, los medios de comunicación.</text:span></text:p>
      <text:p text:style-name="P6"><text:span text:style-name="T3">12 <text:s/>Horarios y conciliación. </text:span><text:span text:style-name="T4">Los horarios se organizarán atendiendo a las necesidades de la Asociación y procurando facilitar la conciliación de la vida personal, familiar y laboral, con flexibilidad cuando resulte posible.</text:span></text:p>
      <text:h text:style-name="Heading_20_1" text:outline-level="1">5. Constancia documental</text:h>
      <text:p text:style-name="Standard">El documento de origen consta fechado en San Cristóbal de La Laguna el 4 de agosto de 2024 y firmado digitalmente por Laura Sosa en representación de la Asociación Asistencial Nahia. Esta edición no reproduce ni altera la firma digital original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" svg:font-family="Aptos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835in" style:contextual-spacing="false" fo:line-height="115%" fo:text-align="start" style:justify-single-word="false" fo:orphans="2" fo:widows="2" style:writing-mode="lr-tb" loext:paragraph-composer="false"/>
      <style:text-properties fo:color="#263238" loext:opacity="100%" style:font-name="Aptos" fo:font-family="Aptos" style:font-family-generic="roman" style:font-pitch="variable" fo:font-size="10.5pt" style:font-size-asian="10.5p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" style:font-family-asian="'Noto Sans'" style:font-family-generic-asian="system" style:font-pitch-asian="variable" style:font-size-asian="14pt" style:font-name-complex="Noto Sans" style:font-family-complex="'Noto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0835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222in" fo:margin-bottom="0.111in" style:contextual-spacing="false" fo:keep-together="always" fo:keep-with-next="always"/>
      <style:text-properties fo:color="#263b59" loext:opacity="100%" style:font-name="Calibri" fo:font-family="Calibri" style:font-family-generic="roman" style:font-pitch="variable" fo:font-size="17pt" fo:font-weight="bold" style:font-name-asian="ＭＳ ゴシック" style:font-family-asian="'ＭＳ ゴシック'" style:font-family-generic-asian="system" style:font-pitch-asian="variable" style:font-size-asian="17pt" style:font-weight-asian="bold" style:font-name-complex="F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528in" fo:margin-bottom="0.0693in" style:contextual-spacing="false" fo:keep-together="always" fo:keep-with-next="always"/>
      <style:text-properties fo:color="#16a5c8" loext:opacity="100%" style:font-name="Calibri" fo:font-family="Calibri" style:font-family-generic="roman" style:font-pitch="variable" fo:font-size="12pt" fo:font-weight="bold" style:font-name-asian="ＭＳ ゴシック" style:font-family-asian="'ＭＳ ゴシック'" style:font-family-generic-asian="system" style:font-pitch-asian="variable" style:font-size-asian="12pt" style:font-weight-asian="bold" style:font-name-complex="F" style:font-family-generic-complex="system" style:font-pitch-complex="variable" style:font-size-complex="13pt" style:font-weight-complex="bold"/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11in" fo:margin-bottom="0.0555in" style:contextual-spacing="false" fo:keep-together="always" fo:keep-with-next="always"/>
      <style:text-properties fo:color="#263b59" loext:opacity="100%" style:font-name="Calibri" fo:font-family="Calibri" style:font-family-generic="roman" style:font-pitch="variable" fo:font-size="10.5pt" fo:font-weight="bold" style:font-name-asian="ＭＳ ゴシック" style:font-family-asian="'ＭＳ ゴシック'" style:font-family-generic-asian="system" style:font-pitch-asian="variable" style:font-size-asian="10.5pt" style:font-weight-asian="bold" style:font-name-complex="F" style:font-family-generic-complex="system" style:font-pitch-complex="variable" style:font-weight-complex="bold"/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 loext:paragraph-composer="false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0693in" style:contextual-spacing="true" fo:line-height="100%" fo:padding-left="0in" fo:padding-right="0in" fo:padding-top="0in" fo:padding-bottom="0.0555in" fo:border-left="none" fo:border-right="none" fo:border-top="none" fo:border-bottom="0.99pt solid #4f81bd" fo:keep-with-next="always"/>
      <style:text-properties fo:color="#263b59" loext:opacity="100%" style:font-name="Calibri" fo:font-family="Calibri" style:font-family-generic="roman" style:font-pitch="variable" fo:font-size="25pt" fo:letter-spacing="0.0035in" fo:font-weight="bold" style:letter-kerning="true" style:font-name-asian="ＭＳ ゴシック" style:font-family-asian="'ＭＳ ゴシック'" style:font-family-generic-asian="system" style:font-pitch-asian="variable" style:font-size-asian="25pt" style:font-weight-asian="bold" style:font-name-complex="F" style:font-family-generic-complex="system" style:font-pitch-complex="variable" style:font-size-complex="26pt"/>
    </style:style>
    <style:style style:name="Subtitle" style:family="paragraph" style:parent-style-name="Standard" style:next-style-name="Standard" loext:linked-style-name="Subtitle_20_Char" style:class="chapter">
      <style:paragraph-properties fo:margin-top="0in" fo:margin-bottom="0.25in" style:contextual-spacing="false" fo:keep-with-next="always"/>
      <style:text-properties fo:color="#60717b" loext:opacity="100%" style:font-name="Calibri" fo:font-family="Calibri" style:font-family-generic="roman" style:font-pitch="variable" fo:font-size="11pt" fo:letter-spacing="0.0102in" fo:font-style="italic" fo:font-weight="normal" style:font-name-asian="ＭＳ ゴシック" style:font-family-asian="'ＭＳ ゴシック'" style:font-family-generic-asian="system" style:font-pitch-asian="variable" style:font-size-asian="11pt" style:font-style-asian="italic" style:font-weight-asian="normal" style:font-name-complex="F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0.5in" fo:margin-top="0in" fo:margin-bottom="0.0835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0835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0835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0835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0835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0835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0835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0835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0835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 loext:paragraph-composer="false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le2" style:family="table">
      <style:table-properties style:width="6.6931in" fo:margin-left="0in" fo:margin-top="0in" fo:margin-bottom="0in" table:align="left" style:writing-mode="page"/>
    </style:style>
    <style:style style:name="Table2.A" style:family="table-column">
      <style:table-column-properties style:column-width="2.1646in"/>
    </style:style>
    <style:style style:name="Table2.B" style:family="table-column">
      <style:table-column-properties style:column-width="4.5285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="0in" fo:border="none"/>
    </style:style>
    <style:style style:name="Table2.B1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style:contextual-spacing="false"/>
    </style:style>
    <style:style style:name="MP2" style:family="paragraph" style:parent-style-name="Standard">
      <style:paragraph-properties fo:margin-top="0in" fo:margin-bottom="0in" style:contextual-spacing="false" fo:text-align="end" style:justify-single-word="false" loext:paragraph-composer="false"/>
    </style:style>
    <style:style style:name="MP3" style:family="paragraph" style:parent-style-name="Footer">
      <style:paragraph-properties fo:text-align="end" style:justify-single-word="false" loext:paragraph-composer="false"/>
    </style:style>
    <style:style style:name="MT1" style:family="text">
      <style:text-properties fo:color="#263b59" loext:opacity="100%" style:font-name="Aptos" fo:font-size="8pt" fo:font-style="normal" fo:font-weight="bold" style:font-size-asian="8pt" style:font-style-asian="normal" style:font-weight-asian="bold"/>
    </style:style>
    <style:style style:name="MT2" style:family="text">
      <style:text-properties fo:color="#60717b" loext:opacity="100%" style:font-name="Aptos" fo:font-size="8pt" fo:font-style="normal" fo:font-weight="normal" style:font-size-asian="8pt" style:font-style-asian="normal" style:font-weight-asian="normal"/>
    </style:style>
    <style:style style:name="Mfr1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8.2681in" fo:page-height="11.6929in" style:num-format="1" style:print-orientation="portrait" fo:margin-top="0.2756in" fo:margin-bottom="0.3154in" fo:margin-left="0.7874in" fo:margin-right="0.7874in" style:writing-mode="lr-tb" style:layout-grid-color="#c0c0c0" style:layout-grid-lines="40" style:layout-grid-base-height="0.25in" style:layout-grid-ruby-height="0in" style:layout-grid-mode="none" style:layout-grid-ruby-below="false" style:layout-grid-print="false" style:layout-grid-display="fals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902in" fo:margin-left="0in" fo:margin-right="0in" fo:margin-bottom="0.5516in" style:dynamic-spacing="true"/>
      </style:header-style>
      <style:footer-style>
        <style:header-footer-properties fo:min-height="0.3929in" fo:margin-left="0in" fo:margin-right="0in" fo:margin-top="0.3535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able:table table:name="Table2" table:style-name="Table2">
          <table:table-column table:style-name="Table2.A"/>
          <table:table-column table:style-name="Table2.B"/>
          <table:table-row table:style-name="Table2.1">
            <table:table-cell table:style-name="Table2.A1" office:value-type="string">
              <text:p text:style-name="MP1"><draw:frame draw:style-name="Mfr1" draw:name="Picture 1" text:anchor-type="as-char" svg:width="1.4957in" svg:height="0.3972in"><draw:image xlink:href="Pictures/1000000000000222000000917FE417B1.png" xlink:type="simple" xlink:show="embed" xlink:actuate="onLoad" draw:mime-type="image/png"/></draw:frame></text:p>
            </table:table-cell>
            <table:table-cell table:style-name="Table2.B1" office:value-type="string">
              <text:p text:style-name="MP2"><text:span text:style-name="MT1">ASOCIACIÓN ASISTENCIAL NAHIA</text:span></text:p>
            </table:table-cell>
          </table:table-row>
        </table:table>
      </style:header>
      <style:footer>
        <text:p text:style-name="MP3"><text:span text:style-name="MT2">NIF G76665611 <text:s/>· <text:s/>www.asociacionnahia.org <text:s/>· <text:s/></text:span><text:page-number text:select-page="current">2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Dev/26.8.0.0.alpha0$Linux_X86_64 LibreOffice_project/2c87e51eeaa2b413ff4ae097b2705eea1995d8e5</meta:generator>
    <meta:document-statistic meta:table-count="2" meta:image-count="1" meta:object-count="0" meta:page-count="2" meta:paragraph-count="42" meta:word-count="668" meta:character-count="4626" meta:non-whitespace-character-count="3968"/>
    <meta:user-defined meta:name="AppVersion">14.0000</meta:user-defined>
    <meta:template xlink:type="simple" xlink:actuate="onRequest" xlink:title="Normal.dotm" xlink:href=""/>
  </office:meta>
</office:document-meta>
</file>